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1581a1"/>
    </style:style>
    <style:style style:name="P2" style:family="paragraph" style:parent-style-name="Standard">
      <style:paragraph-properties fo:text-align="center" style:justify-single-word="false"/>
      <style:text-properties style:text-underline-style="none" fo:font-weight="bold" officeooo:paragraph-rsid="001581a1" style:font-weight-asian="bold" style:font-weight-complex="bold"/>
    </style:style>
    <style:style style:name="P3" style:family="paragraph" style:parent-style-name="Standard">
      <style:paragraph-properties fo:text-align="start" style:justify-single-word="false"/>
      <style:text-properties officeooo:paragraph-rsid="001581a1"/>
    </style:style>
    <style:style style:name="P4" style:family="paragraph" style:parent-style-name="Standard">
      <style:paragraph-properties fo:text-align="start" style:justify-single-word="false"/>
      <style:text-properties fo:font-weight="bold" officeooo:paragraph-rsid="001581a1" style:font-weight-asian="bold" style:font-weight-complex="bold"/>
    </style:style>
    <style:style style:name="P5" style:family="paragraph" style:parent-style-name="Standard">
      <style:paragraph-properties fo:text-align="start" style:justify-single-word="false"/>
      <style:text-properties fo:font-weight="normal" officeooo:paragraph-rsid="001581a1" style:font-weight-asian="normal" style:font-weight-complex="normal"/>
    </style:style>
    <style:style style:name="P6" style:family="paragraph" style:parent-style-name="Standard">
      <style:paragraph-properties fo:text-align="start" style:justify-single-word="false"/>
      <style:text-properties fo:font-weight="normal" officeooo:paragraph-rsid="00173cfb" style:font-weight-asian="normal" style:font-weight-complex="normal"/>
    </style:style>
    <style:style style:name="P7" style:family="paragraph" style:parent-style-name="Standard">
      <style:paragraph-properties fo:text-align="start" style:justify-single-word="false"/>
      <style:text-properties fo:font-weight="normal" officeooo:rsid="00173cfb" officeooo:paragraph-rsid="00173cfb" style:font-weight-asian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fo:color="#000000" loext:opacity="100%" fo:font-weight="bold" officeooo:paragraph-rsid="001581a1" style:font-weight-asian="bold" style:font-weight-complex="bold"/>
    </style:style>
    <style:style style:name="T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officeooo:rsid="001581a1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officeooo:rsid="00173cfb"/>
    </style:style>
    <style:style style:name="T7" style:family="text">
      <style:text-properties officeooo:rsid="00199d7f"/>
    </style:style>
    <style:style style:name="T8" style:family="text">
      <style:text-properties fo:color="#000000" loext:opacity="100%" fo:font-weight="bold" style:font-weight-asian="bold" style:font-weight-complex="bold"/>
    </style:style>
    <style:style style:name="T9" style:family="text">
      <style:text-properties fo:color="#000000" loext:opacity="100%" fo:font-weight="bold" officeooo:rsid="000aa949" style:font-weight-asian="bold" style:font-weight-complex="bold"/>
    </style:style>
    <style:style style:name="T10" style:family="text">
      <style:text-properties fo:color="#000000" loext:opacity="100%" fo:font-weight="bold" officeooo:rsid="001581a1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<text:tab/><text:tab/><text:span text:style-name="T1">ATTESTATION</text:span></text:p>
      <text:p text:style-name="P2"><text:s text:c="24"/><text:span text:style-name="T2">INSCRIPTION</text:span></text:p>
      <text:p text:style-name="P2"><text:s text:c="25"/><text:span text:style-name="T2">VIDE-MALLES – PUCES DES COUTURIÈRES</text:span></text:p>
      <text:p text:style-name="P1"><text:s text:c="26"/>Organisateur : Association « Les doigts <text:s/>Créatifs »</text:p>
      <text:p text:style-name="P1"/>
      <text:p text:style-name="P1"><text:s text:c="25"/>MONTBAZON (37250) le <text:span text:style-name="T3">04</text:span> octobre 202<text:span text:style-name="T3">6</text:span></text:p>
      <text:p text:style-name="P1"><text:s text:c="18"/>Salle ATOUT CŒUR</text:p>
      <text:p text:style-name="P1"/>
      <text:p text:style-name="P3"><text:s text:c="3"/><text:span text:style-name="T4">Je soussigné(é) :</text:span></text:p>
      <text:p text:style-name="P4"/>
      <text:p text:style-name="P3"><text:span text:style-name="T4"><text:s text:c="4"/></text:span><text:span text:style-name="T5">Nom :........................................................................ <text:s text:c="3"/>Prénom.................................................</text:span></text:p>
      <text:p text:style-name="P5"><text:s text:c="4"/>Né(e) le................................................... Ville : <text:s/>.......................................................................</text:p>
      <text:p text:style-name="P5"><text:s text:c="4"/>Adresse : <text:s text:c="2"/>.................................................................................................................................</text:p>
      <text:p text:style-name="P5"><text:s text:c="5"/>…...............................................................................................................................................</text:p>
      <text:p text:style-name="P5"><text:s text:c="4"/>CP : …...................................... <text:s/>Ville : ….................................................................................</text:p>
      <text:p text:style-name="P5"><text:s text:c="4"/>Tél :.......................................... <text:s text:c="3"/>Email.....................................................................................</text:p>
      <text:p text:style-name="P5"><text:s text:c="5"/>N° d'immatriculation de mon véhicule : …...............................................................................</text:p>
      <text:p text:style-name="P5"><text:s text:c="5"/>Nombre de table : …................................</text:p>
      <text:p text:style-name="P3"><text:span text:style-name="T5"><text:s text:c="5"/></text:span><text:span text:style-name="T4">Déclare sur l'honneur</text:span><text:span text:style-name="T5"> :</text:span></text:p>
      <text:p text:style-name="P5"><text:s text:c="6"/>- de ne pas être commerçant(e)</text:p>
      <text:p text:style-name="P5"><text:s text:c="6"/>- de ne vendre que des objets personnels et usagés (Article L310-2 du Code du Commerce)</text:p>
      <text:p text:style-name="P5"><text:s text:c="6"/>- <text:s/>de non-participation à 2 autres manifestions de même nature au cours de l'année civile (Article R321-9 du Code pénal)</text:p>
      <text:p text:style-name="P5"/>
      <text:p text:style-name="P5"/>
      <text:p text:style-name="P5"/>
      <text:p text:style-name="P5"><text:s text:c="8"/>Fait à........................................................... le.........................................................</text:p>
      <text:p text:style-name="P5"/>
      <text:p text:style-name="P5"><text:tab/><text:tab/><text:tab/><text:tab/><text:tab/><text:tab/><text:tab/> Signature</text:p>
      <text:p text:style-name="P5"/>
      <text:p text:style-name="P5"/>
      <text:p text:style-name="P5"/>
      <text:p text:style-name="P5"/>
      <text:p text:style-name="P5"/>
      <text:p text:style-name="P5"><text:s text:c="4"/>Ci-joint règlement de …..................€ (<text:span text:style-name="T3">10</text:span>,00 € par table <text:span text:style-name="T3">de 2,20x0,70cm</text:span>) par chèque <text:s/>à l’ordre de l'Association « Les Doigts Créatifs » Montbazon, accompagné de la copie de ma carte d'identité.</text:p>
      <text:p text:style-name="P5"/>
      <text:p text:style-name="P5"/>
      <text:p text:style-name="P5">======================================================================</text:p>
      <text:p text:style-name="P5"><text:s text:c="5"/>Précisons :</text:p>
      <text:p text:style-name="P5"><text:s text:c="5"/>Le règlement est à <text:s/>adressé à :</text:p>
      <text:p text:style-name="P6"><text:s text:c="5"/><text:span text:style-name="T6">Mairie de Montbazon, </text:span></text:p>
      <text:p text:style-name="P6"><text:span text:style-name="T6"><text:s text:c="5"/>Club « Les Doigts Créatifs</text:span><text:span text:style-name="T3">, </text:span></text:p>
      <text:p text:style-name="P7"><text:s text:c="5"/>11 place André Del<text:span text:style-name="T7">a</text:span>unay,</text:p>
      <text:p text:style-name="P6"><text:s text:c="6"/>37250 <text:span text:style-name="T3">MONTBAZON</text:span></text:p>
      <text:p text:style-name="P5"/>
      <text:p text:style-name="P5"><text:s text:c="4"/><text:span text:style-name="T8"><text:s/>Début des inscription</text:span><text:span text:style-name="T9">s</text:span><text:span text:style-name="T8"> : 1er juin 202</text:span><text:span text:style-name="T10">6</text:span></text:p>
      <text:p text:style-name="P8"><text:s text:c="5"/>Pour les retardataires fin des inscriptions : <text:span text:style-name="T3">13 </text:span>septembre 202<text:span text:style-name="T3">6</text:span></text:p>
      <text:p text:style-name="P5"><text:s text:c="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2-17T18:12:51.652244800</meta:creation-date>
    <meta:print-date>2026-05-20T09:19:17.386255700</meta:print-date>
    <dc:date>2026-05-20T09:22:44.118233600</dc:date>
    <meta:editing-duration>PT12M24S</meta:editing-duration>
    <meta:editing-cycles>3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32" meta:word-count="180" meta:character-count="2325" meta:non-whitespace-character-count="1912"/>
  </office:meta>
</office:document-meta>
</file>